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352000004912C600C98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fr1" style:family="graphic" style:parent-style-name="Graphics">
      <style:graphic-properties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frame draw:style-name="fr1" draw:name="Bild1" text:anchor-type="char" svg:width="18.456cm" svg:height="25.381cm" draw:z-index="0"><draw:image xlink:href="Pictures/1000000000000352000004912C600C98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e" fo:country="DE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4-10-11T10:44:44.235000000</meta:creation-date>
    <dc:date>2024-10-11T10:49:42.971000000</dc:date>
    <meta:editing-duration>PT4M59S</meta:editing-duration>
    <meta:editing-cycles>2</meta:editing-cycles>
    <meta:generator>LibreOffice/24.2.5.2$Windows_X86_64 LibreOffice_project/bffef4ea93e59bebbeaf7f431bb02b1a39ee8a59</meta:generator>
    <meta:document-statistic meta:table-count="0" meta:image-count="1" meta:object-count="0" meta:page-count="1" meta:paragraph-count="0" meta:word-count="0" meta:character-count="0" meta:non-whitespace-character-count="0"/>
  </office:meta>
</office:document-meta>
</file>