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officeooo:rsid="000d0a7c" officeooo:paragraph-rsid="000d0a7c"/>
    </style:style>
    <style:style style:name="P2" style:family="paragraph" style:parent-style-name="Standard">
      <style:text-properties style:text-underline-style="solid" style:text-underline-width="auto" style:text-underline-color="font-color" officeooo:rsid="000d0a7c" officeooo:paragraph-rsid="000d0a7c"/>
    </style:style>
    <style:style style:name="P3" style:family="paragraph" style:parent-style-name="Standard">
      <style:text-properties officeooo:rsid="000d7816" officeooo:paragraph-rsid="000d7816"/>
    </style:style>
    <style:style style:name="T1" style:family="text">
      <style:text-properties officeooo:rsid="000d7816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p text:style-name="Standard"/>
      <text:p text:style-name="P2">Vollmacht</text:p>
      <text:p text:style-name="P1"/>
      <text:p text:style-name="P1">Hiermit <text:span text:style-name="T1">bevollmächtige ich meinen Sohn Ronald Krause, geb. 9.7.1965, wohnhaft Guggmühleweg 11, 79410 Badenweiler, meine Mitgliedschaften zu verwalten. Dies umfasst insbesondere das Recht, die Mitgliedschaft zu kündigen. </text:span></text:p>
      <text:p text:style-name="P1"/>
      <text:p text:style-name="P1"/>
      <text:p text:style-name="P1"/>
      <text:p text:style-name="P1"/>
      <text:p text:style-name="P3">Rudolf Krause</text:p>
      <text:p text:style-name="P3">geb. 26.10.1930</text:p>
      <text:p text:style-name="P3">z. Zt. wohnhaft im</text:p>
      <text:p text:style-name="P3">Max-Josef-Metzger-Haus </text:p>
      <text:p text:style-name="P3">Brugesstr. 34 - 38<text:line-break/>79224 Umkirch </text:p>
      <text:p text:style-name="P3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de" fo:country="DE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de" fo:country="DE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4-11-24T16:03:42.003000000</meta:creation-date>
    <dc:date>2024-11-24T18:41:08.722000000</dc:date>
    <meta:editing-duration>PT2H27M13S</meta:editing-duration>
    <meta:editing-cycles>1</meta:editing-cycles>
    <meta:document-statistic meta:table-count="0" meta:image-count="0" meta:object-count="0" meta:page-count="1" meta:paragraph-count="7" meta:word-count="43" meta:character-count="331" meta:non-whitespace-character-count="292"/>
    <meta:generator>LibreOffice/24.2.5.2$Windows_X86_64 LibreOffice_project/bffef4ea93e59bebbeaf7f431bb02b1a39ee8a59</meta:generator>
  </office:meta>
</office:document-meta>
</file>