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D2F0000104D500EE25A8163EA10.png" manifest:media-type="image/png"/>
  <manifest:file-entry manifest:full-path="Pictures/10000000000003200000025E4AB3F3710506FE18.png" manifest:media-type="image/png"/>
  <manifest:file-entry manifest:full-path="Pictures/100000000000017A0000030036BF4AAD5D7C3995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839b0" officeooo:paragraph-rsid="001839b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>Doku von <text:a xlink:type="simple" xlink:href="http://hallard.me/pitinfov12-light/" text:style-name="Internet_20_link" text:visited-style-name="Visited_20_Internet_20_Link">http://hallard.me/pitinfov12-light/</text:a>:</text:p>
      <text:p text:style-name="P1"/>
      <text:p text:style-name="P1">PITinfo Pinout is made to fit Raspberry:</text:p>
      <text:p text:style-name="Standard"><draw:frame draw:style-name="fr1" draw:name="Bild2" text:anchor-type="char" svg:x="0.138cm" svg:y="0.24cm" svg:width="11.287cm" svg:height="8.55cm" draw:z-index="1"><draw:image xlink:href="Pictures/10000000000003200000025E4AB3F3710506FE18.png" xlink:type="simple" xlink:show="embed" xlink:actuate="onLoad" draw:mime-type="image/png"/></draw:frame><draw:frame draw:style-name="fr1" draw:name="Bild1" text:anchor-type="char" svg:x="11.423cm" svg:y="0.24cm" svg:width="4.636cm" svg:height="9.417cm" draw:z-index="0"><draw:image xlink:href="Pictures/100000000000017A0000030036BF4AAD5D7C3995.png" xlink:type="simple" xlink:show="embed" xlink:actuate="onLoad" draw:mime-type="image/png"/></draw:frame></text:p>
      <text:p text:style-name="Standard"/>
      <text:p text:style-name="Standard"/>
      <text:p text:style-name="P1"><draw:frame draw:style-name="fr1" draw:name="Bild3" text:anchor-type="char" svg:x="-0.037cm" svg:y="1.304cm" svg:width="8.631cm" svg:height="10.67cm" draw:z-index="2"><draw:image xlink:href="Pictures/1000000000000D2F0000104D500EE25A8163EA10.png" xlink:type="simple" xlink:show="embed" xlink:actuate="onLoad" draw:mime-type="image/png"/></draw:frame>RPi pinout: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3-18T13:34:51.317000000</meta:creation-date>
    <dc:date>2023-03-18T13:39:19.480000000</dc:date>
    <meta:editing-duration>PT4M28S</meta:editing-duration>
    <meta:editing-cycles>1</meta:editing-cycles>
    <meta:document-statistic meta:table-count="0" meta:image-count="3" meta:object-count="0" meta:page-count="1" meta:paragraph-count="3" meta:word-count="12" meta:character-count="96" meta:non-whitespace-character-count="87"/>
    <meta:generator>LibreOffice/7.5.0.3$Windows_X86_64 LibreOffice_project/c21113d003cd3efa8c53188764377a8272d9d6de</meta:generator>
  </office:meta>
</office:document-meta>
</file>