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17cm" table:align="margins"/>
    </style:style>
    <style:style style:name="Tabelle1.A" style:family="table-column">
      <style:table-column-properties style:column-width="8.5cm" style:rel-column-width="32767*"/>
    </style:style>
    <style:style style:name="Tabelle1.B" style:family="table-column">
      <style:table-column-properties style:column-width="8.5cm" style:rel-column-width="32768*"/>
    </style:style>
    <style:style style:name="Tabelle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1.B1" style:family="table-cell">
      <style:table-cell-properties fo:padding="0.097cm" fo:border="0.5pt solid #000000"/>
    </style:style>
    <style:style style:name="P1" style:family="paragraph" style:parent-style-name="Standard">
      <style:text-properties style:font-name="Liberation Sans"/>
    </style:style>
    <style:style style:name="P2" style:family="paragraph" style:parent-style-name="Text_20_body">
      <style:text-properties style:font-name="Liberation Sans"/>
    </style:style>
    <style:style style:name="P3" style:family="paragraph" style:parent-style-name="Text_20_body">
      <style:text-properties officeooo:paragraph-rsid="000f514e"/>
    </style:style>
    <style:style style:name="P4" style:family="paragraph" style:parent-style-name="Text_20_body">
      <style:text-properties officeooo:paragraph-rsid="000f514e"/>
    </style:style>
    <style:style style:name="T1" style:family="text">
      <style:text-properties style:font-name="Liberation Sans"/>
    </style:style>
    <style:style style:name="T2" style:family="text">
      <style:text-properties style:font-name="Liberation Sans" officeooo:rsid="000f514e"/>
    </style:style>
    <style:style style:name="T3" style:family="text">
      <style:text-properties style:font-name="Liberation Sans" officeooo:rsid="00101c19"/>
    </style:style>
    <style:style style:name="T4" style:family="text">
      <style:text-properties style:font-name="Liberation Sans" officeooo:rsid="00110c56"/>
    </style:style>
    <style:style style:name="T5" style:family="text">
      <style:text-properties style:font-name="Liberation Sans" officeooo:rsid="00123c75"/>
    </style:style>
    <style:style style:name="T6" style:family="text">
      <style:text-properties style:font-name="Liberation Sans" officeooo:rsid="00144ef6"/>
    </style:style>
    <style:style style:name="T7" style:family="text">
      <style:text-properties style:font-name="Liberation Sans" officeooo:rsid="00162e4c"/>
    </style:style>
    <style:style style:name="T8" style:family="text">
      <style:text-properties style:font-name="Liberation Sans" officeooo:rsid="0017574b"/>
    </style:style>
    <style:style style:name="T9" style:family="text">
      <style:text-properties officeooo:rsid="00144ef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Für Nelly Sachs, die Freundin, die Dichterin, in Verehrung</text:p>
      <text:p text:style-name="P2"/>
      <table:table table:name="Tabelle1" table:style-name="Tabelle1">
        <table:table-column table:style-name="Tabelle1.A"/>
        <table:table-column table:style-name="Tabelle1.B"/>
        <table:table-row table:style-name="TableLine1791391363104">
          <table:table-cell table:style-name="Tabelle1.A1" office:value-type="string">
            <text:p text:style-name="P2">Ihr Worte, auf, mir nach!,<text:line-break/>und sind wir auch schon weiter,<text:line-break/>zu weit gegangen, geht's noch einmal<text:line-break/>weiter, zu keinem Ende geht's.<text:line-break/>Es hellt nicht auf.<text:line-break/>Das Wort<text:line-break/>wird doch nur<text:line-break/>andre Worte nach sich ziehn,<text:line-break/>Satz den Satz.<text:line-break/>So möchte Welt,<text:line-break/>endgültig,<text:line-break/>sich aufdrängen,<text:line-break/>schon gesagt sein.<text:line-break/>Sagt sie nicht.<text:line-break/>Worte, mir nach,<text:line-break/>daß nicht endgültig wird<text:line-break/>- nicht diese Wortbegier<text:line-break/>und Spruch auf Widerspruch!<text:line-break/>Laßt eine Weile jetzt<text:line-break/>keins der Gefühle sprechen,<text:line-break/>den Muskel Herz<text:line-break/>sich anders üben.<text:line-break/>Laßt, sag ich, laßt.<text:line-break/>Ins höchste Ohr nicht,<text:line-break/>nichts, sag ich, geflüstert,<text:line-break/>zum Tod fall dir nichts ein,<text:line-break/>laß, und mir nach, nicht mild<text:line-break/>noch bitterlich,<text:line-break/>nicht trostreich,<text:line-break/>ohne Trost<text:line-break/>bezeichnend nicht,<text:line-break/>so auch nicht zeichenlos -<text:line-break/>Und nur nicht dies: das Bild<text:line-break/>im Staubgespinst, leeres Geroll<text:line-break/>von Silben, Sterbenswörter.<text:line-break/>Kein Sterbenswort,<text:line-break/>Ihr Worte!</text:p>
          </table:table-cell>
          <table:table-cell table:style-name="Tabelle1.B1" office:value-type="string">
            <text:p text:style-name="P3"><text:span text:style-name="T6">Rise</text:span><text:span text:style-name="T1">, you words, </text:span><text:span text:style-name="T6">and </text:span><text:span text:style-name="T1">follw me!,<text:line-break/>And though we have gone far<text:line-break/>too far, we continue<text:line-break/>we go on, towards no end </text:span><text:span text:style-name="T6">we go.</text:span><text:span text:style-name="T1"><text:line-break/></text:span><text:span text:style-name="T6">Shedding no light</text:span><text:span text:style-name="T1">.<text:line-break/></text:span><text:span text:style-name="T6">A</text:span><text:span text:style-name="T1"> word<text:line-break/>will only <text:line-break/></text:span><text:span text:style-name="T6">drag </text:span><text:span text:style-name="T1">more words </text:span><text:span text:style-name="T6">after it</text:span><text:span text:style-name="T1"><text:line-break/>phrase a phrase.<text:line-break/></text:span><text:span text:style-name="T2">So world wants<text:line-break/>finally<text:line-break/></text:span><text:span text:style-name="T6">impose </text:span><text:span text:style-name="T3">itself<text:line-break/></text:span><text:span text:style-name="T6">to </text:span><text:span text:style-name="T3">be already said.<text:line-break/>Do not say it.<text:line-break/>Words, </text:span><text:span text:style-name="T6">follow me</text:span><text:span text:style-name="T3">,<text:line-break/>so it be not final<text:line-break/>- not this greed for words<text:line-break/>and </text:span><text:span text:style-name="T7">diction </text:span><text:span text:style-name="T3">and contradiction!<text:line-break/></text:span><text:span text:style-name="T4">Let for a moment now<text:line-break/>rest feelings silent<text:line-break/>let the heart muscle<text:line-break/>practice otherwise.<text:line-break/>Let, I say, let<text:line-break/>not into the highest ear<text:line-break/></text:span><text:span text:style-name="T5">nothing, </text:span><text:span text:style-name="T8">I say, whispered,</text:span><text:span text:style-name="T5"><text:line-break/></text:span><text:span text:style-name="T8">no idea </text:span><text:span text:style-name="T5">about death,<text:line-break/>let, and </text:span><text:span text:style-name="T8">follow me</text:span><text:span text:style-name="T5">, not softly<text:line-break/>not bitterly<text:line-break/>not comforting<text:line-break/>neither without comfort,<text:line-break/>not describing<text:line-break/>but not without designation - <text:line-break/>And not only this: the picture<text:line-break/>in the dust web, emtpy rolling<text:line-break/>of syllables, words of dying<text:line-break/>for the sake of death: not a word<text:line-break/>you words!</text:span></text:p>
            <text:p text:style-name="P3"><text:line-break/></text:p>
          </table:table-cell>
        </table:table-row>
      </table:table>
      <text:p text:style-name="P2"/>
      <text:p text:style-name="P2"/>
      <text:p text:style-name="P1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2-22T10:10:40.741000000</meta:creation-date>
    <dc:date>2023-12-22T10:31:57.562000000</dc:date>
    <meta:editing-duration>PT18M12S</meta:editing-duration>
    <meta:editing-cycles>10</meta:editing-cycles>
    <meta:generator>LibreOffice/7.3.3.2$Windows_X86_64 LibreOffice_project/d1d0ea68f081ee2800a922cac8f79445e4603348</meta:generator>
    <meta:document-statistic meta:table-count="1" meta:image-count="0" meta:object-count="0" meta:page-count="2" meta:paragraph-count="4" meta:word-count="292" meta:character-count="1669" meta:non-whitespace-character-count="1377"/>
  </office:meta>
</office:document-meta>
</file>