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Bahnschrift SemiLight" svg:font-family="'Bahnschrift Semi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Biolinum G" svg:font-family="'Linux Biolinum G'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Bahnschrift SemiLight" fo:font-size="14pt" officeooo:paragraph-rsid="001a045d" style:font-size-asian="14pt" style:font-size-complex="14pt"/>
    </style:style>
    <style:style style:name="P2" style:family="paragraph" style:parent-style-name="Standard">
      <style:paragraph-properties fo:break-before="page"/>
      <style:text-properties style:font-name="Bahnschrift SemiLight" fo:font-size="14pt" officeooo:paragraph-rsid="001a045d" style:font-size-asian="14pt" style:font-size-complex="14pt"/>
    </style:style>
    <style:style style:name="P3" style:family="paragraph" style:parent-style-name="Standard">
      <style:text-properties style:font-name="Bahnschrift SemiLight" fo:font-size="18pt" officeooo:paragraph-rsid="001a045d" style:font-size-asian="18pt" style:font-size-complex="1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Hafis | Gedichte aus dem Diwan</text:p>
      <text:p text:style-name="P1"><text:line-break/>Anfangsseite einer Handschrift des Diwan,<text:line-break/>Persien, 16. Jahrhundert<text:line-break/>Muhammad Schams ad-Din Hafis<text:line-break/>Gedichte aus dem Diwan<text:line-break/>Ausgewählt und herausgegeben von<text:line-break/>Johann Christoph Bürgel<text:line-break/>Reclam<text:line-break/>1972, 2019 Philipp Reclam jun. GmbH &amp; Co. KG,<text:line-break/>Siemensstraße 32, 71254 Ditzingen<text:line-break/>Erste Auflage dieser Ausgabe 1972, revidiert 2016<text:line-break/>Durchgesehene Ausgabe 2019<text:line-break/>Umschlaggestaltung: zero-media.net<text:line-break/>Umschlagabbildung: FinePic®<text:line-break/>Bildnachweis S. 2: © Roland and Sabrina Michaud / akg-images<text:line-break/>Druck und buchbinderische Verarbeitung:<text:line-break/>CPI books GmbH, Birkstraße 10, 25917 Leck<text:line-break/>Printed in Germany 2019<text:line-break/>RECLAM ist eine eingetragene Marke<text:line-break/>der Philipp Reclam jun. GmbH &amp; Co. KG, Stuttgart<text:line-break/>ISBN 978-3-15-011220-5<text:line-break/>www.reclam.de<text:line-break/><text:a xlink:type="simple" xlink:href="http://www.fsc.org/" text:style-name="Internet_20_link" text:visited-style-name="Visited_20_Internet_20_Link">www.fsc.org</text:a> MIX<text:line-break/>Papier aus verantwortungsvollen Quellen<text:line-break/>FSC® C083411®<text:line-break/></text:p>
      <text:p text:style-name="P2"><text:line-break/>Gedichte aus dem Diwan<text:line-break/><text:line-break/>I<text:line-break/><text:line-break/>9<text:line-break/>Greife nach dem Glas, das Freuden ist geweiht, <text:line-break/>und komm:<text:line-break/>Unerblickt vom Wächter, meide jeden Streit<text:line-break/>und komm!<text:line-break/>Horch dem Feind nicht, der dich heißet bleiben<text:line-break/>und nicht gehn;<text:line-break/>Horch nur mir, der: Auf ! dir sage, sei bereit<text:line-break/>und komm!</text:p>
      <text:p text:style-name="P1"/>
      <text:p text:style-name="P1"><text:line-break/>10<text:line-break/>Noch währt die Zeit der Jugend, das Beste <text:line-break/>ist nur Wein;<text:line-break/>Das Beste für Betrübte ist: wüst und trunken sein.<text:line-break/>Die Welt ist wüst vom Scheitel bis zu der Füße Rand:<text:line-break/>Das Wüstsein ist das Beste in einem wüsten Land.</text:p>
      <text:p text:style-name="P1"/>
      <text:p text:style-name="P1"><text:line-break/>11<text:line-break/>Einen Rat will ich dir geben, <text:line-break/>zaudre nicht, hör zu!<text:line-break/>Alles, was dein Freund und Mahner<text:line-break/>raten wird, das tu!<text:line-break/>Such im Kusse junger Wangen<text:line-break/>flüchtigen Genuss,<text:line-break/>Weil man vor der List der Alten<text:line-break/>Welt doch flüchten muss.<text:line-break/>Jene Welt ist »Große Gabe«,<text:line-break/>diese »Habe klein«:<text:line-break/>Du erstrebe beider Labe<text:line-break/>in der Lieb’ allein!<text:line-break/>Komm und stimm zum Spiel die Saiten,<text:line-break/>holder Freund, auf dass,<text:line-break/>Weil ich sage meine Klage,<text:line-break/>kling’ Diskant und Bass!<text:line-break/>Bin gewillt, dass ich nicht zechen<text:line-break/>mehr noch freveln werd,<text:line-break/><text:soft-page-break/>So nur mir nach Wunsch und Rechnung<text:line-break/>das Geschick verfährt.<text:line-break/>Hat man nicht die Schicksalsbriefe<text:line-break/>ohne uns versandt?<text:line-break/>Wenn wir nun nicht ganz befrieden,<text:line-break/>sei du kein Pedant!</text:p>
      <text:p text:style-name="P1"><text:line-break/>12<text:line-break/>Schenke mit den Tulpenwangen,<text:line-break/>reich den Moschuswein,<text:line-break/>Denn das Moschusmal auf Tulpen<text:line-break/>nahm das Herz mir ein.<text:line-break/>Reich den Kelch, drin Perlen schäumen,<text:line-break/>Schenke, Dank erwirb!<text:line-break/>Sag dem Neider: Sieh den Adel<text:line-break/>Asafs an und stirb!<text:line-break/>Hundertmal ließ reuentschlossen<text:line-break/>ich den Becher stehn;<text:line-break/>Doch mein Schenke lässt im Plänkeln<text:line-break/>keinen Fehltritt sehn.<text:line-break/>Vierzehn Jahre zählt mein Schätzchen,<text:line-break/>zwei mein Rebenkind;<text:line-break/>Mir genügt’s, wenn Jung’ und Alte<text:line-break/>so beisammen sind.<text:line-break/>Denn wer nimmt des aufgewühlten<text:line-break/>Herzens sonst sich an?<text:line-break/>Sagt’s dem von den Ketten wunden<text:line-break/>liebesirren Mann!<text:line-break/>Und zum Schenken nichts von Reue,<text:line-break/>Hafis, um dein Heil!<text:line-break/>Krümmt er seine Brau’n zum Bogen,<text:line-break/>tötet dich sein Pfeil.</text:p>
      <text:p text:style-name="P1"/>
      <text:p text:style-name="P1">13<text:line-break/>Gesegnet sei, o Schenke, <text:line-break/>des Festes Ankunft dir,<text:line-break/>Und was du hast versprochen,<text:line-break/>gedenke dessen mir.<text:line-break/>Bring an das Kind der Rebe<text:line-break/>den Gruß: komm aus der Haft!<text:line-break/>Erlöst nun hat dich unsrer<text:line-break/>Gebete Zauberkraft!<text:line-break/>Darüber muss ich staunen,<text:line-break/><text:soft-page-break/>wie lange Tage du<text:line-break/>Dein Herz uns hast entzogen;<text:line-break/>wie gab dein Herz es zu?<text:line-break/>Der Böse Blick sei ferne!<text:line-break/>Nun bringt dich uns zurück<text:line-break/>Ein glänzender Geburtsstern<text:line-break/>und angebornes Glück.<text:line-break/>Die Freude der Gesellen<text:line-break/>weckt deines Nahens Fuß,<text:line-break/>Und wer sich dein nicht freuet,<text:line-break/>dem bleibe der Verdruss!<text:line-break/>Hafis, gib aus den Händen<text:line-break/>dies Noah-Schifflein nicht!<text:line-break/>Sonst geht in dieser Sündflut<text:line-break/>dein Lebensbau zunicht’.</text:p>
      <text:p text:style-name="P1"><text:line-break/>14<text:line-break/>Wer beschreibt die Leiden eines <text:line-break/>Herzens, heiß von Blut?<text:line-break/>Wer entreißt das Blut des Kruges<text:line-break/>aus des Himmels Hut?<text:line-break/>Scham befalle der Narzisse<text:line-break/>trunknes Aug’ im Lenz,<text:line-break/>Wenn der Blick von Weinanbetern<text:line-break/>schimmernd auf ihr ruht!<text:line-break/>Nur der weise Fassbewohner,<text:line-break/>Freund Diogenes,<text:line-break/>Nur der Wein kann uns begaben<text:line-break/>mit der Weisheit Gut.<text:line-break/>Wer wie Tulpen rotgefüllte<text:line-break/>Kelche kreisen ließ,<text:line-break/>Reinige von diesem Frevel<text:line-break/>sich mit Rebenblut!<text:line-break/>Hat die Harfe hinterm Vorhang<text:line-break/>Klagen angestimmt,<text:line-break/>Reiße man ihr aus die Haare,<text:line-break/>dass sie’s nimmer tut!<text:line-break/>O mein Herz wird knospenselig<text:line-break/>weit entfalten sich,<text:line-break/>Wenn im tulpenfarbnen Becher<text:line-break/>duftet Traubenglut.</text:p>
      <text:p text:style-name="P1"/>
      <text:p text:style-name="P1"><text:soft-page-break/>15<text:line-break/>Bis zum Tode möchte Hafis<text:line-break/>kreisen auf dem Kopf<text:line-break/>Um des Weinkrugs heilig-hehre<text:line-break/>Kaaba voller Mut!</text:p>
      <text:p text:style-name="P1"/>
      <text:p text:style-name="P1"><text:line-break/>16<text:line-break/>Jetzt, da die Rose aus dem Nichts <text:line-break/>ins Dasein tritt, zum Schmuck der Auen,<text:line-break/>In Demut kaum das Veilchen wagt<text:line-break/>zur Herrlichen emporzuschauen –<text:line-break/>Sollst Du am Morgenwein Dich freun<text:line-break/>bei Paukenschall und Harfenklange,<text:line-break/>Bei Flötenhauch und Feuerkuss<text:line-break/>an junger Schönheit Dich erbauen.<text:line-break/>Genieß des Lebens Rosenzeit<text:line-break/>bei Spiel und Sang, im Glück der Liebe.<text:line-break/>Nicht über eine Woche Frist<text:line-break/>kannst Du der Herrlichen vertrauen!<text:line-break/>Von Blumen glänzt die Erde nun,<text:line-break/>gleichwie der Himmel glänzt von Sternen,<text:line-break/>Drum kann ich gute Zeiten nur<text:line-break/>auf Erden wie am Himmel schauen.<text:line-break/>Lasst uns im Land den Feuerdienst<text:line-break/>erneu’n des alten Zoroaster,<text:line-break/>Jetzt, da das Feuer Nimrods selbst<text:line-break/>aus Tulpen schlägt in allen Gauen.<text:line-break/>Trink Wein, kredenzt von schöner Hand,<text:line-break/>der neu belebt wie Jesu Odem,<text:line-break/>Denk nicht an Ad und an Thamud,<text:line-break/>die Gott verstieß in ewiges Grauen.</text:p>
      <text:p text:style-name="P1"/>
      <text:p text:style-name="P1"><text:line-break/>17<text:line-break/>Durch Lilienglanz und Rosenglut<text:line-break/>ward nun die Welt zum Paradiese,<text:line-break/>Doch über solcher Herrlichkeit<text:line-break/>nie lange will der Himmel blauen.<text:line-break/>Die Rose reitet auf dem Wind<text:line-break/>wie weiland Salomo, der König,<text:line-break/>Und – gleichwie David – Psalmen singt<text:line-break/>die Nachtigall, voll Gottvertrauen.<text:line-break/><text:soft-page-break/>Leer’ den Pokal auf Mahmuds Wohl,<text:line-break/>des wahren Glaubens starke Säule,<text:line-break/>Den neuen Assaf Salomos –<text:line-break/>nie zucke Gram um seine Brauen.<text:line-break/>Nichts, Hafis, mangelt deinem Glück<text:line-break/>in seiner Gnade Schirm und Schatten,<text:line-break/>Drum bitte Gott, du mögest nie<text:line-break/>ein Ende seiner Herrschaft schauen.<text:line-break/>Bringt Wein her! Hafis, hoff auf Den,<text:line-break/>der stets Erbarmen dir erwiesen,<text:line-break/>Und voll Erbarmen immerdar<text:line-break/>wird Segen auf dich niederschauen.</text:p>
      <text:p text:style-name="P1"/>
      <text:p text:style-name="P1"><text:line-break/>18<text:line-break/>Ein Liebchen heißen Bluts, ein Sänger, eine Flöte, <text:line-break/>Ein Fässchen Wein, ein Ort, der still und ruhig sei! –<text:line-break/>Und glüht mir dann der Wein durch Adern und<text:line-break/>durch Nerven,<text:line-break/>Begehre ich kein Korn von einem Hatem Tai.</text:p>
      <text:p text:style-name="P1"/>
      <text:p text:style-name="P1"><text:line-break/>19<text:line-break/>Jetzt, da wie Paradieses Hauch <text:line-break/>die Luft vom Garten mich umfächelt,<text:line-break/>Freu ich des Weins mich, da mir auch<text:line-break/>der Liebsten Auge wieder lächelt.<text:line-break/>Der ärmste Bettler in der Welt<text:line-break/>steht heute keinem König nach:<text:line-break/>Der Wolke Schatten ist sein Zelt,<text:line-break/>der Saatenrain sein Prunkgemach.<text:line-break/>Die grüne Flut erzählt vom Fest<text:line-break/>des Frühlings wunderholde Mären –<text:line-break/>Ein Tor, wer Sichres fahren lässt,<text:line-break/>um bloß von Hoffnung sich zu nähren.<text:line-break/>Erbaue dich am Weine, Freund –<text:line-break/>wirst du der Moderwelt zum Raube,<text:line-break/>So backt sie Ziegelsteine, Freund,<text:line-break/>nach deinem Tod aus deinem Staube.<text:line-break/>Zähl auf des Feindes Treue nicht:<text:line-break/>nie wird’s in deinem Kopfe helle,<text:line-break/>Suchst du bei einem Kirchenlicht<text:line-break/>Erleuchtung deiner Klausnerzelle.<text:line-break/><text:soft-page-break/>Und droh mir nicht mit ewigem Fluch,<text:line-break/>weil ich’s ein wenig weit getrieben:<text:line-break/>Wer weiß denn, was im Schicksalsbuch<text:line-break/>und auf der Stirn uns steht geschrieben?</text:p>
      <text:p text:style-name="P1"/>
      <text:p text:style-name="P1"><text:line-break/>20<text:line-break/>Oh, lenkt nicht von Hafisens Grab<text:line-break/>die Schritte: ob sich’s auch erwiese,<text:line-break/>Dass er voll Sünden sank hinab:<text:line-break/>Er geht doch ein zum Paradiese!</text:p>
      <text:p text:style-name="P1"/>
      <text:p text:style-name="P1"><text:line-break/>21<text:line-break/>Ich, und dem Wein entsagen! <text:line-break/>was soll das Sagen sein?<text:line-break/>Sollt’ ich so unverständig<text:line-break/>in alten Tagen sein?<text:line-break/>Der ich mit Pauk’ und Zimbel<text:line-break/>den Heilsweg brach bei Nacht,<text:line-break/>Sollt’ ich des Wegs nun kriechen?<text:line-break/>was soll das Sagen sein?<text:line-break/>Ganz schlug ich noch zur Schenke<text:line-break/>nicht ein den rechten Weg;<text:line-break/>Ganz muss erst in den Wind recht<text:line-break/>die Scheu geschlagen sein.<text:line-break/>Fehlt dieser Weg dem Frommen,<text:line-break/>entschuldigt ihn! Der Weg<text:line-break/>Wird ohne Gottes Leitung<text:line-break/>nicht einzuschlagen sein.<text:line-break/>Ich bin der Knecht des Wirtes,<text:line-break/>der mich von Wahn befreit;<text:line-break/>Was unser Herr uns auflegt,<text:line-break/>das wird zu tragen sein.<text:line-break/>Der Frömmling und sein Beten,<text:line-break/>ich und mein Rausch, wer weiß,<text:line-break/>Wem Gnade wird zu schenken,<text:line-break/>wem zu versagen sein!</text:p>
      <text:p text:style-name="P1"/>
      <text:p text:style-name="P1"/>
      <text:p text:style-name="P2">22<text:line-break/>Nachts ließ es mich nicht schlafen,<text:line-break/>dass ein Gelehrter sprach:<text:line-break/>»Wenn Hafis wieder zechet,<text:line-break/>wird Grund zu klagen sein.«</text:p>
      <text:p text:style-name="P1"/>
      <text:p text:style-name="P1"><text:line-break/>II<text:line-break/><text:line-break/>25<text:line-break/>Gib mir jenen Wein, den alten, <text:line-break/>der dem Landmann Kraft verleiht,<text:line-break/>Denn ich will mit neuem Saume<text:line-break/>zieren mir des Lebens Kleid.<text:line-break/>Mach mich trunken und entfremde<text:line-break/>mich der Welt, auf dass ich dann<text:line-break/>Dieser Welt verborgne Dinge<text:line-break/>dir berichte, edler Mann!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Bahnschrift SemiLight" svg:font-family="'Bahnschrift Semi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Biolinum G" svg:font-family="'Linux Biolinum G'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2-21T15:38:06.779000000</meta:creation-date>
    <dc:date>2023-12-21T15:43:19.656000000</dc:date>
    <meta:editing-duration>PT5M13S</meta:editing-duration>
    <meta:editing-cycles>3</meta:editing-cycles>
    <meta:generator>LibreOffice/7.3.3.2$Windows_X86_64 LibreOffice_project/d1d0ea68f081ee2800a922cac8f79445e4603348</meta:generator>
    <meta:document-statistic meta:table-count="0" meta:image-count="0" meta:object-count="0" meta:page-count="8" meta:paragraph-count="17" meta:word-count="1260" meta:character-count="7610" meta:non-whitespace-character-count="6333"/>
  </office:meta>
</office:document-meta>
</file>